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Text_20_body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1a5ee0" fo:background-color="transparent" style:font-size-asian="14pt" style:font-size-complex="14pt"/>
    </style:style>
    <style:style style:name="P2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1a5ee0" style:font-size-asian="14pt" style:font-size-complex="14pt"/>
    </style:style>
    <style:style style:name="P3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0d007d" officeooo:paragraph-rsid="001a5ee0" style:font-size-asian="14pt" style:font-size-complex="14pt"/>
    </style:style>
    <style:style style:name="T1" style:family="text">
      <style:text-properties officeooo:rsid="000caddb"/>
    </style:style>
    <style:style style:name="T2" style:family="text">
      <style:text-properties officeooo:rsid="0010bd7d"/>
    </style:style>
    <style:style style:name="T3" style:family="text">
      <style:text-properties officeooo:rsid="0018f0b5"/>
    </style:style>
    <style:style style:name="T4" style:family="text">
      <style:text-properties officeooo:rsid="0003841e"/>
    </style:style>
    <style:style style:name="T5" style:family="text">
      <style:text-properties officeooo:rsid="00119d78"/>
    </style:style>
    <style:style style:name="T6" style:family="text">
      <style:text-properties officeooo:rsid="00177931"/>
    </style:style>
    <style:style style:name="T7" style:family="text">
      <style:text-properties officeooo:rsid="00127dff"/>
    </style:style>
    <style:style style:name="T8" style:family="text">
      <style:text-properties officeooo:rsid="000910a4"/>
    </style:style>
    <style:style style:name="T9" style:family="text">
      <style:text-properties officeooo:rsid="000c23b3"/>
    </style:style>
    <style:style style:name="T10" style:family="text">
      <style:text-properties officeooo:rsid="00107700"/>
    </style:style>
    <style:style style:name="T11" style:family="text">
      <style:text-properties officeooo:rsid="0005c6d5"/>
    </style:style>
    <style:style style:name="T12" style:family="text">
      <style:text-properties officeooo:rsid="000ac119"/>
    </style:style>
    <style:style style:name="T13" style:family="text">
      <style:text-properties officeooo:rsid="000d007d"/>
    </style:style>
    <style:style style:name="T14" style:family="text">
      <style:text-properties officeooo:rsid="000d3cac"/>
    </style:style>
    <style:style style:name="T15" style:family="text">
      <style:text-properties officeooo:rsid="001f0e89"/>
    </style:style>
    <style:style style:name="T16" style:family="text">
      <style:text-properties officeooo:rsid="00095d01"/>
    </style:style>
    <style:style style:name="T17" style:family="text">
      <style:text-properties officeooo:rsid="00075807"/>
    </style:style>
    <style:style style:name="T18" style:family="text">
      <style:text-properties officeooo:rsid="00120899"/>
    </style:style>
    <style:style style:name="T19" style:family="text">
      <style:text-properties fo:color="#000000" loext:opacity="100%" fo:background-color="transparent" loext:char-shading-value="0"/>
    </style:style>
    <style:style style:name="T20" style:family="text">
      <style:text-properties fo:color="#000000" loext:opacity="100%" officeooo:rsid="000caddb" fo:background-color="transparent" loext:char-shading-value="0"/>
    </style:style>
    <style:style style:name="T21" style:family="text">
      <style:text-properties fo:color="#000000" loext:opacity="100%" officeooo:rsid="000d3cb7" fo:background-color="transparent" loext:char-shading-value="0"/>
    </style:style>
    <style:style style:name="T22" style:family="text">
      <style:text-properties fo:color="#000000" loext:opacity="100%" officeooo:rsid="0016947e" fo:background-color="transparent" loext:char-shading-value="0"/>
    </style:style>
    <style:style style:name="T23" style:family="text">
      <style:text-properties fo:color="#000000" loext:opacity="100%" officeooo:rsid="0020506e" fo:background-color="transparent" loext:char-shading-value="0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4">О проведении контрольного мероприятия</text:span></text:p>
      <text:p text:style-name="P2"><text:span text:style-name="T5">Основание: </text:span>Распоряжение <text:span text:style-name="T4">контрольно-счетной палаты муниципального образования Курганинский район </text:span><text:span text:style-name="T6">30.01.</text:span><text:span text:style-name="T7">202</text:span><text:span text:style-name="T6">4</text:span><text:span text:style-name="T8"> </text:span>года №<text:span text:style-name="T4">10</text:span><text:span text:style-name="T6">-</text:span>РО</text:p>
      <text:p text:style-name="P2">В соответствии с пункт<text:span text:style-name="T9">ом </text:span>1.<text:span text:style-name="T10">1, 1.2</text:span><text:span text:style-name="T9"> </text:span><text:s/>плана работы на 202<text:span text:style-name="T9">4</text:span> год прове<text:span text:style-name="T11">ден</text:span><text:span text:style-name="T12">ы</text:span><text:span text:style-name="T11"> </text:span><text:s/><text:span text:style-name="T9">к</text:span>онтрольн<text:span text:style-name="T12">ые</text:span> мероприяти<text:span text:style-name="T12">я:</text:span></text:p>
      <text:p text:style-name="P2"><text:span text:style-name="T13">4.1 </text:span>«<text:span text:style-name="T14">В</text:span><text:span text:style-name="T15">нешн</text:span><text:span text:style-name="T14">яя</text:span><text:span text:style-name="T15"> проверк</text:span><text:span text:style-name="T14">а</text:span><text:span text:style-name="T15"> бюджетной отчетности </text:span><text:span text:style-name="T9">за 2023 год </text:span><text:span text:style-name="T11">г</text:span><text:span text:style-name="T15">лавных администраторов средств </text:span><text:span text:style-name="T16">районного</text:span><text:span text:style-name="T15"> бюджета», </text:span><text:span text:style-name="T13">в том числе:</text:span></text:p>
      <text:p text:style-name="P2">- <text:s/><text:span text:style-name="T13">администрация муниципального образования Курганинский район;</text:span></text:p>
      <text:p text:style-name="P2">- <text:span text:style-name="T13">финансовое управление администрации <text:s/>муниципального образования Курганинский район;</text:span></text:p>
      <text:p text:style-name="P2">- <text:span text:style-name="T13">контрольно-счетная палата <text:s/>муниципального образования Курганинский район;</text:span></text:p>
      <text:p text:style-name="P2">- <text:span text:style-name="T13">управление имущественных отношений администрации <text:s/>муниципального образования Курганинский район;</text:span></text:p>
      <text:p text:style-name="P2">- <text:span text:style-name="T13">управление образования администрации <text:s/>муниципального образования Курганинский район;</text:span></text:p>
      <text:p text:style-name="P2">- <text:span text:style-name="T13">отдел культуры администрации <text:s/>муниципального образования Курганинский район;</text:span></text:p>
      <text:p text:style-name="P3">отдел по физической культуре и спорту администрации <text:s/>муниципального образования Курганинский район;</text:p>
      <text:p text:style-name="P3">- отдел по делам молодежи администрации <text:s/>муниципального образования Курганинский район;</text:p>
      <text:p text:style-name="P3">- отдел опеки и попечительства в отношении несовершеннолетних администрации <text:s/>муниципального образования Курганинский район.</text:p>
      <text:p text:style-name="P2"><text:span text:style-name="T13">4.2. </text:span><text:span text:style-name="T15">«</text:span><text:span text:style-name="T14">В</text:span><text:span text:style-name="T15">нешн</text:span><text:span text:style-name="T14">яя</text:span><text:span text:style-name="T15"> проверк</text:span><text:span text:style-name="T14">а</text:span><text:span text:style-name="T15"> бюджетной отчетности </text:span><text:span text:style-name="T9">за 2023 год </text:span><text:span text:style-name="T11">г</text:span><text:span text:style-name="T15">лавных администраторов средств бюджета</text:span><text:span text:style-name="T9"> </text:span><text:span text:style-name="T17">Курганинского </text:span><text:span text:style-name="T18">городского </text:span><text:span text:style-name="T17">по</text:span><text:span text:style-name="T18">селени</text:span><text:span text:style-name="T17">я</text:span><text:span text:style-name="T18"> Курганинского района»;</text:span></text:p>
      <text:p text:style-name="P2"><text:span text:style-name="T13">4.3. </text:span><text:span text:style-name="T15">«</text:span><text:span text:style-name="T14">В</text:span><text:span text:style-name="T15">нешн</text:span><text:span text:style-name="T14">яя</text:span><text:span text:style-name="T15"> проверк</text:span><text:span text:style-name="T14">а</text:span><text:span text:style-name="T15"> бюджетной отчетности </text:span><text:span text:style-name="T9">за 2023 год </text:span><text:span text:style-name="T11">г</text:span><text:span text:style-name="T15">лавных администраторов средств бюджета</text:span><text:span text:style-name="T9"> </text:span><text:span text:style-name="T17">Безводного сел</text:span><text:span text:style-name="T18">ьского </text:span><text:span text:style-name="T17">по</text:span><text:span text:style-name="T18">селени</text:span><text:span text:style-name="T17">я</text:span><text:span text:style-name="T18"> Курганинского района»;</text:span></text:p>
      <text:p text:style-name="P2"><text:span text:style-name="T13">4.4. </text:span><text:span text:style-name="T15">«</text:span><text:span text:style-name="T14">В</text:span><text:span text:style-name="T15">нешн</text:span><text:span text:style-name="T14">яя</text:span><text:span text:style-name="T15"> проверк</text:span><text:span text:style-name="T14">а</text:span><text:span text:style-name="T15"> бюджетной отчетности </text:span><text:span text:style-name="T9">за 2023 год </text:span><text:span text:style-name="T11">г</text:span><text:span text:style-name="T15">лавных </text:span><text:span text:style-name="T13"><text:s/></text:span><text:span text:style-name="T15">администраторов средств бюджета</text:span><text:span text:style-name="T9"> </text:span><text:span text:style-name="T17">Воздвиженского сел</text:span><text:span text:style-name="T18">ьского </text:span><text:span text:style-name="T17">по</text:span><text:span text:style-name="T18">селени</text:span><text:span text:style-name="T17">я</text:span><text:span text:style-name="T18"> Курганинского района»;</text:span></text:p>
      <text:p text:style-name="P2"><text:span text:style-name="T13">4.5. </text:span><text:span text:style-name="T15">«</text:span><text:span text:style-name="T14">В</text:span><text:span text:style-name="T15">нешн</text:span><text:span text:style-name="T14">яя</text:span><text:span text:style-name="T15"> проверк</text:span><text:span text:style-name="T14">а</text:span><text:span text:style-name="T15"> бюджетной отчетности </text:span><text:span text:style-name="T9">за 2023 год </text:span><text:span text:style-name="T11">г</text:span><text:span text:style-name="T15">лавных администраторов средств бюджета</text:span><text:span text:style-name="T9"> </text:span><text:span text:style-name="T17">Константиновского сел</text:span><text:span text:style-name="T18">ьского </text:span><text:span text:style-name="T17">по</text:span><text:span text:style-name="T18">селени</text:span><text:span text:style-name="T17">я</text:span><text:span text:style-name="T18"> Курганинского района»;</text:span></text:p>
      <text:p text:style-name="P2"><text:span text:style-name="T13">4.6. </text:span><text:span text:style-name="T15">«</text:span><text:span text:style-name="T14">В</text:span><text:span text:style-name="T15">нешн</text:span><text:span text:style-name="T14">яя</text:span><text:span text:style-name="T15"> проверк</text:span><text:span text:style-name="T14">а</text:span><text:span text:style-name="T15"> бюджетной отчетности </text:span><text:span text:style-name="T9">за 2023 год </text:span><text:span text:style-name="T11">г</text:span><text:span text:style-name="T15">лавных администраторов средств бюджета</text:span><text:span text:style-name="T9"> </text:span><text:span text:style-name="T17">Михайловского сел</text:span><text:span text:style-name="T18">ьского </text:span><text:span text:style-name="T17">по</text:span><text:span text:style-name="T18">селени</text:span><text:span text:style-name="T17">я</text:span><text:span text:style-name="T18"> Курганинского района»;</text:span></text:p>
      <text:p text:style-name="P2"><text:soft-page-break/><text:span text:style-name="T13">4.7. </text:span><text:span text:style-name="T15">«</text:span><text:span text:style-name="T14">В</text:span><text:span text:style-name="T15">нешн</text:span><text:span text:style-name="T14">яя</text:span><text:span text:style-name="T15"> проверк</text:span><text:span text:style-name="T14">а</text:span><text:span text:style-name="T15"> бюджетной отчетности </text:span><text:span text:style-name="T9">за 2023 год </text:span><text:span text:style-name="T11">г</text:span><text:span text:style-name="T15">лавных администраторов средств бюджета</text:span><text:span text:style-name="T9"> </text:span><text:span text:style-name="T17">Новоалексеевского сел</text:span><text:span text:style-name="T18">ьского </text:span><text:span text:style-name="T17">по</text:span><text:span text:style-name="T18">селени</text:span><text:span text:style-name="T17">я</text:span><text:span text:style-name="T18"> Курганинского района»;</text:span></text:p>
      <text:p text:style-name="P2"><text:span text:style-name="T13">4.8. </text:span><text:span text:style-name="T15">«</text:span><text:span text:style-name="T14">В</text:span><text:span text:style-name="T15">нешн</text:span><text:span text:style-name="T14">яя</text:span><text:span text:style-name="T15"> проверк</text:span><text:span text:style-name="T14">а</text:span><text:span text:style-name="T15"> бюджетной отчетности </text:span><text:span text:style-name="T9">за 2023 год </text:span><text:span text:style-name="T11">г</text:span><text:span text:style-name="T15">лавных администраторов средств бюджета</text:span><text:span text:style-name="T9"> </text:span><text:span text:style-name="T17">Октябрьского сел</text:span><text:span text:style-name="T18">ьского </text:span><text:span text:style-name="T17">по</text:span><text:span text:style-name="T18">селени</text:span><text:span text:style-name="T17">я</text:span><text:span text:style-name="T18"> Курганинского района»;</text:span></text:p>
      <text:p text:style-name="P2"><text:span text:style-name="T13">4.9. </text:span><text:span text:style-name="T15">«</text:span><text:span text:style-name="T14">В</text:span><text:span text:style-name="T15">нешн</text:span><text:span text:style-name="T14">яя</text:span><text:span text:style-name="T15"> проверк</text:span><text:span text:style-name="T14">а</text:span><text:span text:style-name="T15"> бюджетной отчетности </text:span><text:span text:style-name="T9">за 2023 год </text:span><text:span text:style-name="T11">г</text:span><text:span text:style-name="T15">лавных администраторов средств бюджета</text:span><text:span text:style-name="T9"> </text:span><text:span text:style-name="T17">Петропавловского сел</text:span><text:span text:style-name="T18">ьского </text:span><text:span text:style-name="T17">по</text:span><text:span text:style-name="T18">селени</text:span><text:span text:style-name="T17">я</text:span><text:span text:style-name="T18"> Курганинского района»;</text:span></text:p>
      <text:p text:style-name="P2"><text:span text:style-name="T13">4.10.</text:span><text:span text:style-name="T15">«</text:span><text:span text:style-name="T14">В</text:span><text:span text:style-name="T15">нешн</text:span><text:span text:style-name="T14">яя</text:span><text:span text:style-name="T15"> проверк</text:span><text:span text:style-name="T14">а</text:span><text:span text:style-name="T15"> бюджетной отчетности </text:span><text:span text:style-name="T9">за 2023 год </text:span><text:span text:style-name="T11">г</text:span><text:span text:style-name="T15">лавных администраторов средств бюджета</text:span><text:span text:style-name="T9"> </text:span><text:span text:style-name="T17">Родниковского сел</text:span><text:span text:style-name="T18">ьского </text:span><text:span text:style-name="T17">по</text:span><text:span text:style-name="T18">селени</text:span><text:span text:style-name="T17">я</text:span><text:span text:style-name="T18"> Курганинского района»;</text:span></text:p>
      <text:p text:style-name="P2"><text:span text:style-name="T13">4.11.</text:span><text:span text:style-name="T15">«</text:span><text:span text:style-name="T14">В</text:span><text:span text:style-name="T15">нешн</text:span><text:span text:style-name="T14">яя</text:span><text:span text:style-name="T15"> проверк</text:span><text:span text:style-name="T14">а</text:span><text:span text:style-name="T15"> бюджетной отчетности </text:span><text:span text:style-name="T9">за 2023 год </text:span><text:span text:style-name="T11">г</text:span><text:span text:style-name="T15">лавных администраторов средств бюджета</text:span><text:span text:style-name="T17"> </text:span><text:span text:style-name="T13">Темиргоевского </text:span><text:span text:style-name="T17">сел</text:span><text:span text:style-name="T18">ьского </text:span><text:span text:style-name="T17">по</text:span><text:span text:style-name="T18">селени</text:span><text:span text:style-name="T17">я</text:span><text:span text:style-name="T18"> Курганинского района».</text:span></text:p>
      <text:p text:style-name="P2"><text:span text:style-name="T20">Отчет</text:span><text:span text:style-name="T21">ы</text:span><text:span text:style-name="T20"> </text:span><text:span text:style-name="T19">по результатам </text:span><text:span text:style-name="T21">соответствующего контрольного мероприятия</text:span><text:span text:style-name="T19">, содержащ</text:span><text:span text:style-name="T21">ие</text:span><text:span text:style-name="T19"> информацию о выявленных нарушениях и недостатках, а также рекомендации по их устранению, направлен</text:span><text:span text:style-name="T21">ы</text:span><text:span text:style-name="T19"> </text:span><text:span text:style-name="T22">9 (девяти) главным администраторам средств бюджета </text:span><text:span text:style-name="T21">муниципального образования Курганинский район, администраци</text:span><text:span text:style-name="T22">и</text:span><text:span text:style-name="T21"> Курганинского городского поселения Курганинского района, администраци</text:span><text:span text:style-name="T22">и</text:span><text:span text:style-name="T21"> Безводного сельского поселения Курганинского района, администраци</text:span><text:span text:style-name="T22">и</text:span><text:span text:style-name="T21"> Воздвиженского сельского поселения Курганинского района, администраци</text:span><text:span text:style-name="T22">и</text:span><text:span text:style-name="T21"> Константиновского сельского поселения Курганинского района, администраци</text:span><text:span text:style-name="T22">и</text:span><text:span text:style-name="T21"> Михайловского сельского поселения Курганинского района, администраци</text:span><text:span text:style-name="T22">и</text:span><text:span text:style-name="T21"> Новоалексеевского сельского поселения Курганинского района, администраци</text:span><text:span text:style-name="T22">и</text:span><text:span text:style-name="T21"> Октябрьского сельского поселения Курганинского района, администраци</text:span><text:span text:style-name="T22">и</text:span><text:span text:style-name="T21"> Петропавловского сельского поселения Курганинского района, администраци</text:span><text:span text:style-name="T22">и</text:span><text:span text:style-name="T21"> Родниковского сельского поселения Курганинского района, <text:s/></text:span><text:span text:style-name="T23">администраци</text:span><text:span text:style-name="T22">и</text:span><text:span text:style-name="T23"> </text:span><text:span text:style-name="T20">Темиргоевского сельского поселения Курганинского района. </text:span></text:p>
      <text:p text:style-name="P1"><text:span text:style-name="T1">В </text:span><text:span text:style-name="T2">соответствии с</text:span><text:span text:style-name="T1"> Соглашени</text:span><text:span text:style-name="T2">ем</text:span><text:span text:style-name="T1"> «О порядке взаимодействия между Прокуратурой </text:span><text:span text:style-name="T3">Курганинского района </text:span><text:span text:style-name="T1">и </text:span><text:span text:style-name="T3">к</text:span><text:span text:style-name="T1">онтрольно-счётной палатой муниципального образования Курганинский </text:span><text:span text:style-name="T3">район» </text:span><text:span text:style-name="T1">материал</text:span><text:span text:style-name="T2">ы</text:span><text:span text:style-name="T1"> проверки направлены в </text:span><text:span text:style-name="T3">П</text:span><text:span text:style-name="T1">рокуратуру </text:span><text:span text:style-name="T3">Курганинского района</text:span><text:span text:style-name="T1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1-17T14:04:39.005000000</meta:creation-date>
    <dc:date>2025-01-17T14:08:10.025000000</dc:date>
    <meta:editing-duration>PT3M31S</meta:editing-duration>
    <meta:editing-cycles>1</meta:editing-cycles>
    <meta:document-statistic meta:table-count="0" meta:image-count="0" meta:object-count="0" meta:page-count="2" meta:paragraph-count="25" meta:word-count="408" meta:character-count="3915" meta:non-whitespace-character-count="3518"/>
    <meta:generator>LibreOffice/7.3.4.2$Windows_X86_64 LibreOffice_project/728fec16bd5f605073805c3c9e7c4212a0120dc5</meta:generator>
  </office:meta>
</office:document-meta>
</file>